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0d6c3d" fo:background-color="transparent"/>
    </style:style>
    <style:style style:name="P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b623c" officeooo:paragraph-rsid="000d6c3d" fo:background-color="transparent" style:font-size-asian="14pt" style:font-size-complex="14pt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678aa" officeooo:paragraph-rsid="000d6c3d" fo:background-color="transparent" style:font-size-asian="14pt" style:font-size-complex="14pt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1" fo:font-size="14pt" officeooo:rsid="000b623c" officeooo:paragraph-rsid="000c2fb8" fo:background-color="transparent" style:font-size-asian="14pt" style:language-asian="en" style:country-asian="US" style:font-name-complex="Times New Roman" style:font-size-complex="14pt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Times New Roman" officeooo:rsid="00188010" style:font-size-asian="14pt" style:language-asian="en" style:country-asian="US" style:font-size-complex="14pt"/>
    </style:style>
    <style:style style:name="T3" style:family="text">
      <style:text-properties fo:color="#000000" loext:opacity="100%" style:font-name="Times New Roman" officeooo:rsid="0034b28c" style:font-size-asian="14pt" style:language-asian="en" style:country-asian="US" style:font-size-complex="14pt"/>
    </style:style>
    <style:style style:name="T4" style:family="text">
      <style:text-properties fo:color="#000000" loext:opacity="100%" style:font-name="Times New Roman" fo:language="en" fo:country="US" officeooo:rsid="0034b28c" style:font-size-asian="14pt" style:language-asian="en" style:country-asian="US" style:font-size-complex="14pt"/>
    </style:style>
    <style:style style:name="T5" style:family="text">
      <style:text-properties officeooo:rsid="0015e28b" style:language-asian="en" style:country-asian="US" style:font-name-complex="Times New Roman"/>
    </style:style>
    <style:style style:name="T6" style:family="text">
      <style:text-properties officeooo:rsid="00176db2" style:language-asian="en" style:country-asian="US" style:font-name-complex="Times New Roman"/>
    </style:style>
    <style:style style:name="T7" style:family="text">
      <style:text-properties officeooo:rsid="000caddb" style:language-asian="en" style:country-asian="US"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7">О проведении экспертно-аналитического мероприятия</text:span></text:p>
      <text:p text:style-name="P1">Основание: Распоряжение контрольно-счетной палаты муниципального образования Курганинский район 01.11.2025 года № 87-РО.</text:p>
      <text:p text:style-name="P1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1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2">о</text:span><text:span text:style-name="T3">т </text:span><text:span text:style-name="T4">15</text:span><text:span text:style-name="T3"> августа 2024 года № 769 № «Об утверждении муниципальной программы муниципального образования Курганинский район «Поддержка и развитие казачества в муниципальном образовании Курганинский район» на 2025-2030 годы»</text:span><text:span text:style-name="T1">.</text:span></text:p>
      <text:p text:style-name="P1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2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.</text:p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5-12-12T10:25:03.098000000</dc:date>
    <meta:editing-duration>PT5M37S</meta:editing-duration>
    <meta:editing-cycles>12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131" meta:character-count="1233" meta:non-whitespace-character-count="1106"/>
  </office:meta>
</office:document-meta>
</file>